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Calibri" svg:font-family="Calibri" style:font-family-generic="roman" style:font-pitch="variable"/>
    <style:font-face style:name="Segoe UI" svg:font-family="'Segoe UI'" style:font-family-generic="roman" style:font-pitch="variable"/>
    <style:font-face style:name="Segoe UI Symbol" svg:font-family="'Segoe UI 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Lucida Sans" svg:font-family="'Lucida Sans'" style:font-family-generic="system" style:font-pitch="variable"/>
    <style:font-face style:name="MS Gothic" svg:font-family="'MS Gothic'"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egoe UI Symbol1" svg:font-family="'Segoe UI Symbo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style:text-properties style:font-name="Calibri" fo:font-size="10.5pt" fo:font-weight="bold" style:font-size-asian="10.5pt" style:font-weight-asian="bold" style:font-name-complex="Calibri1" style:font-size-complex="10.5pt"/>
    </style:style>
    <style:style style:name="P3" style:family="paragraph" style:parent-style-name="Standard">
      <style:paragraph-properties fo:line-height="150%"/>
    </style:style>
    <style:style style:name="P4" style:family="paragraph" style:parent-style-name="Standard">
      <style:paragraph-properties fo:margin-top="0cm" fo:margin-bottom="0cm" fo:line-height="150%"/>
    </style:style>
    <style:style style:name="P5" style:family="paragraph" style:parent-style-name="Standard">
      <style:paragraph-properties fo:margin-top="0cm" fo:margin-bottom="0cm" fo:line-height="150%"/>
      <style:text-properties fo:color="#000000" style:font-name-complex="Calibri1"/>
    </style:style>
    <style:style style:name="P6" style:family="paragraph" style:parent-style-name="Standard">
      <style:paragraph-properties fo:margin-top="0cm" fo:margin-bottom="0cm" fo:line-height="115%"/>
    </style:style>
    <style:style style:name="P7" style:family="paragraph" style:parent-style-name="Standard">
      <style:paragraph-properties fo:margin-left="11.25cm" fo:margin-right="0cm" fo:margin-top="0cm" fo:margin-bottom="0cm" fo:line-height="115%" fo:text-indent="0cm" style:auto-text-indent="false">
        <style:tab-stops>
          <style:tab-stop style:position="10.16cm"/>
        </style:tab-stops>
      </style:paragraph-properties>
    </style:style>
    <style:style style:name="P8" style:family="paragraph" style:parent-style-name="Standard" style:master-page-name="Standard">
      <style:paragraph-properties fo:margin-left="11.25cm" fo:margin-right="0cm" fo:margin-top="0cm" fo:margin-bottom="0cm" fo:line-height="115%" fo:text-indent="0cm" style:auto-text-indent="false" style:page-number="auto">
        <style:tab-stops>
          <style:tab-stop style:position="10.16cm"/>
        </style:tab-stops>
      </style:paragraph-properties>
    </style:style>
    <style:style style:name="P9" style:family="paragraph" style:parent-style-name="Standard">
      <style:paragraph-properties fo:margin-left="0.751cm" fo:margin-right="0cm" fo:margin-top="0cm" fo:margin-bottom="0cm" fo:line-height="150%" fo:text-indent="-0.751cm" style:auto-text-indent="false"/>
    </style:style>
    <style:style style:name="P10" style:family="paragraph" style:parent-style-name="Standard">
      <style:paragraph-properties fo:margin-left="0.751cm" fo:margin-right="0cm" fo:margin-top="0.423cm" fo:margin-bottom="0cm" fo:line-height="150%" fo:text-indent="-0.751cm" style:auto-text-indent="false"/>
    </style:style>
    <style:style style:name="P11" style:family="paragraph" style:parent-style-name="Standard">
      <style:paragraph-properties fo:margin-left="0.751cm" fo:margin-right="0cm" fo:margin-top="0cm" fo:margin-bottom="0cm" fo:line-height="115%" fo:text-indent="-1.002cm" style:auto-text-indent="false"/>
    </style:style>
    <style:style style:name="P12" style:family="paragraph" style:parent-style-name="Standard">
      <style:paragraph-properties fo:margin-top="0.423cm" fo:margin-bottom="0cm" fo:line-height="150%"/>
    </style:style>
    <style:style style:name="P13" style:family="paragraph" style:parent-style-name="Standard">
      <style:paragraph-properties fo:margin-top="0cm" fo:margin-bottom="0.635cm" fo:line-height="150%"/>
    </style:style>
    <style:style style:name="P14" style:family="paragraph" style:parent-style-name="Standard">
      <style:paragraph-properties fo:margin-top="1.058cm" fo:margin-bottom="0.282cm" fo:line-height="150%"/>
    </style:style>
    <style:style style:name="P15" style:family="paragraph" style:parent-style-name="Standard">
      <style:paragraph-properties fo:margin-top="1.058cm" fo:margin-bottom="0.282cm" fo:text-align="justify" style:justify-single-word="false"/>
    </style:style>
    <style:style style:name="P16" style:family="paragraph" style:parent-style-name="Standard">
      <style:paragraph-properties fo:margin-top="1.058cm" fo:margin-bottom="0cm" fo:line-height="150%"/>
    </style:style>
    <style:style style:name="P17" style:family="paragraph" style:parent-style-name="Standard">
      <style:paragraph-properties fo:margin-top="0cm" fo:margin-bottom="0.847cm" fo:text-align="justify" style:justify-single-word="false"/>
    </style:style>
    <style:style style:name="P18" style:family="paragraph" style:parent-style-name="footnote_20_text" style:master-page-name="Converted1">
      <style:paragraph-properties style:page-number="auto"/>
    </style:style>
    <style:style style:name="P19" style:family="paragraph" style:parent-style-name="footnote_20_text" style:master-page-name="Converted2">
      <style:paragraph-properties fo:text-align="justify" style:justify-single-word="false" style:page-number="auto"/>
    </style:style>
    <style:style style:name="P20" style:family="paragraph" style:parent-style-name="footnote_20_text" style:master-page-name="Converted3">
      <style:paragraph-properties style:page-number="auto"/>
    </style:style>
    <style:style style:name="P21" style:family="paragraph" style:parent-style-name="footnote_20_text" style:master-page-name="Converted4">
      <style:paragraph-properties style:page-number="auto"/>
    </style:style>
    <style:style style:name="P22" style:family="paragraph" style:parent-style-name="Default">
      <style:paragraph-properties fo:margin-top="0cm" fo:margin-bottom="0.3cm"/>
    </style:style>
    <style:style style:name="P23" style:family="paragraph" style:parent-style-name="Default" style:list-style-name="WWNum17">
      <style:paragraph-properties fo:margin-top="0cm" fo:margin-bottom="0.3cm"/>
    </style:style>
    <style:style style:name="P24" style:family="paragraph" style:parent-style-name="Default" style:list-style-name="WWNum18">
      <style:paragraph-properties fo:margin-top="0cm" fo:margin-bottom="0.3cm"/>
    </style:style>
    <style:style style:name="P25" style:family="paragraph" style:parent-style-name="Default" style:list-style-name="WWNum20">
      <style:paragraph-properties fo:margin-top="0cm" fo:margin-bottom="0.3cm"/>
    </style:style>
    <style:style style:name="P26" style:family="paragraph" style:parent-style-name="Default" style:list-style-name="WWNum22">
      <style:paragraph-properties fo:margin-top="0cm" fo:margin-bottom="0.3cm"/>
    </style:style>
    <style:style style:name="P27" style:family="paragraph" style:parent-style-name="Default">
      <style:paragraph-properties fo:margin-left="0.751cm" fo:margin-right="0cm" fo:margin-top="0cm" fo:margin-bottom="0.3cm" fo:text-indent="-0.751cm" style:auto-text-indent="false"/>
    </style:style>
    <style:style style:name="P28" style:family="paragraph" style:parent-style-name="Default">
      <style:paragraph-properties fo:margin-top="0.423cm" fo:margin-bottom="0.3cm"/>
    </style:style>
    <style:style style:name="P29" style:family="paragraph" style:parent-style-name="Default">
      <style:paragraph-properties fo:margin-left="1.27cm" fo:margin-right="0cm" fo:margin-top="0cm" fo:margin-bottom="0.3cm" fo:text-indent="0cm" style:auto-text-indent="false"/>
    </style:style>
    <style:style style:name="P30" style:family="paragraph" style:parent-style-name="Default">
      <style:paragraph-properties fo:margin-left="1cm" fo:margin-right="0cm" fo:margin-top="0cm" fo:margin-bottom="0.3cm" fo:text-indent="-1cm" style:auto-text-indent="false"/>
    </style:style>
    <style:style style:name="P31" style:family="paragraph" style:parent-style-name="List_20_Paragraph" style:list-style-name="WWNum4">
      <style:paragraph-properties fo:line-height="150%"/>
    </style:style>
    <style:style style:name="P32" style:family="paragraph" style:parent-style-name="List_20_Paragraph" style:list-style-name="WWNum23">
      <style:paragraph-properties fo:margin-top="0cm" fo:margin-bottom="0cm" fo:line-height="150%"/>
    </style:style>
    <style:style style:name="P33" style:family="paragraph" style:parent-style-name="List_20_Paragraph" style:list-style-name="WWNum23">
      <style:paragraph-properties fo:margin-top="0cm" fo:margin-bottom="0cm" fo:line-height="115%"/>
    </style:style>
    <style:style style:name="P34" style:family="paragraph" style:parent-style-name="List_20_Paragraph">
      <style:paragraph-properties fo:margin-left="0.751cm" fo:margin-right="0cm" fo:margin-top="0cm" fo:margin-bottom="0cm" fo:line-height="150%" fo:text-indent="0cm" style:auto-text-indent="false"/>
    </style:style>
    <style:style style:name="P35" style:family="paragraph" style:parent-style-name="List_20_Paragraph">
      <style:paragraph-properties fo:margin-left="0.751cm" fo:margin-right="0cm" fo:line-height="150%" fo:text-indent="0cm" style:auto-text-indent="false"/>
    </style:style>
    <style:style style:name="P36" style:family="paragraph" style:parent-style-name="List_20_Paragraph" style:list-style-name="WWNum26">
      <style:paragraph-properties fo:margin-left="1.501cm" fo:margin-right="0cm" fo:margin-top="0cm" fo:margin-bottom="0cm" fo:line-height="150%" fo:text-indent="0cm" style:auto-text-indent="false"/>
    </style:style>
    <style:style style:name="P37" style:family="paragraph" style:parent-style-name="List_20_Paragraph" style:list-style-name="WWNum27">
      <style:paragraph-properties fo:margin-left="1.501cm" fo:margin-right="0cm" fo:margin-top="0cm" fo:margin-bottom="0cm" fo:line-height="150%" fo:text-indent="0cm" style:auto-text-indent="false"/>
    </style:style>
    <style:style style:name="P38" style:family="paragraph" style:parent-style-name="List_20_Paragraph">
      <style:paragraph-properties fo:margin-left="0.751cm" fo:margin-right="0cm" fo:margin-top="0cm" fo:margin-bottom="0cm" fo:line-height="150%" fo:text-indent="-0.751cm" style:auto-text-indent="false"/>
    </style:style>
    <style:style style:name="P39" style:family="paragraph" style:parent-style-name="List_20_Paragraph" style:list-style-name="WWNum4">
      <style:paragraph-properties fo:margin-left="0.751cm" fo:margin-right="0cm" fo:line-height="150%" fo:text-indent="-0.751cm" style:auto-text-indent="false"/>
    </style:style>
    <style:style style:name="P40" style:family="paragraph" style:parent-style-name="List_20_Paragraph" style:list-style-name="WWNum4">
      <style:paragraph-properties fo:margin-left="0.751cm" fo:margin-right="0cm" fo:line-height="150%" fo:text-align="justify" style:justify-single-word="false" fo:text-indent="-0.751cm" style:auto-text-indent="false"/>
    </style:style>
    <style:style style:name="P41" style:family="paragraph" style:parent-style-name="List_20_Paragraph" style:list-style-name="WWNum4">
      <style:paragraph-properties fo:margin-left="0.751cm" fo:margin-right="0cm" fo:line-height="150%" fo:text-indent="-0.751cm" style:auto-text-indent="false">
        <style:tab-stops>
          <style:tab-stop style:position="8.502cm"/>
        </style:tab-stops>
      </style:paragraph-properties>
    </style:style>
    <style:style style:name="P42" style:family="paragraph" style:parent-style-name="List_20_Paragraph">
      <style:paragraph-properties fo:margin-left="0.635cm" fo:margin-right="0cm" fo:margin-top="0cm" fo:margin-bottom="0cm" fo:line-height="150%" fo:text-indent="0cm" style:auto-text-indent="false"/>
    </style:style>
    <style:style style:name="P43" style:family="paragraph" style:parent-style-name="List_20_Paragraph" style:list-style-name="WWNum25">
      <style:paragraph-properties fo:margin-top="0cm" fo:margin-bottom="0.445cm" fo:line-height="150%"/>
    </style:style>
    <style:style style:name="P44" style:family="paragraph" style:parent-style-name="List_20_Paragraph" style:list-style-name="WWNum25">
      <style:paragraph-properties fo:margin-top="0cm" fo:margin-bottom="0.635cm" fo:line-height="150%"/>
    </style:style>
    <style:style style:name="P45" style:family="paragraph" style:parent-style-name="List_20_Paragraph" style:list-style-name="WWNum12">
      <style:paragraph-properties fo:margin-left="1.501cm" fo:margin-right="0cm" fo:line-height="150%" fo:text-indent="-0.75cm" style:auto-text-indent="false"/>
    </style:style>
    <style:style style:name="P46" style:family="paragraph" style:parent-style-name="List_20_Paragraph" style:list-style-name="WWNum13">
      <style:paragraph-properties fo:margin-left="1.501cm" fo:margin-right="0cm" fo:line-height="150%" fo:text-indent="-0.75cm" style:auto-text-indent="false"/>
    </style:style>
    <style:style style:name="P47" style:family="paragraph" style:parent-style-name="List_20_Paragraph" style:list-style-name="WWNum4">
      <style:paragraph-properties fo:margin-left="0.751cm" fo:margin-right="0cm" fo:line-height="150%" fo:text-indent="-0.75cm" style:auto-text-indent="false"/>
    </style:style>
    <style:style style:name="T1" style:family="text">
      <style:text-properties fo:color="#000000" style:font-name="Calibri" fo:font-size="9pt" style:font-name-asian="Times New Roman1" style:font-size-asian="9pt" style:language-asian="pl" style:country-asian="PL" style:font-name-complex="Calibri1" style:font-size-complex="9pt"/>
    </style:style>
    <style:style style:name="T2" style:family="text">
      <style:text-properties fo:color="#000000" style:font-name="Calibri" fo:font-size="9pt" style:font-name-asian="Times New Roman1" style:font-size-asian="9pt" style:language-asian="pl" style:country-asian="PL" style:font-name-complex="Calibri1" style:font-size-complex="9pt" style:font-style-complex="italic"/>
    </style:style>
    <style:style style:name="T3" style:family="text">
      <style:text-properties fo:color="#000000" style:font-name="Calibri" fo:font-size="9pt" fo:font-style="italic" style:font-name-asian="Times New Roman1" style:font-size-asian="9pt" style:language-asian="pl" style:country-asian="PL" style:font-style-asian="italic" style:font-name-complex="Calibri1" style:font-size-complex="9pt" style:font-style-complex="italic"/>
    </style:style>
    <style:style style:name="T4" style:family="text">
      <style:text-properties fo:color="#000000" style:font-name="Calibri" style:font-name-complex="Calibri1"/>
    </style:style>
    <style:style style:name="T5" style:family="text">
      <style:text-properties fo:color="#000000" style:font-name="Calibri" style:font-name-complex="Calibri1" style:font-weight-complex="bold"/>
    </style:style>
    <style:style style:name="T6" style:family="text">
      <style:text-properties fo:color="#000000" style:font-name="Calibri" fo:font-weight="bold" style:font-weight-asian="bold" style:font-name-complex="Calibri1" style:font-weight-complex="bold"/>
    </style:style>
    <style:style style:name="T7" style:family="text">
      <style:text-properties fo:color="#000000" style:font-name="Calibri" fo:font-style="italic" style:font-style-asian="italic" style:font-name-complex="Calibri1" style:font-style-complex="italic"/>
    </style:style>
    <style:style style:name="T8" style:family="text">
      <style:text-properties fo:color="#000000" style:font-name-complex="Calibri1"/>
    </style:style>
    <style:style style:name="T9" style:family="text">
      <style:text-properties fo:color="#000000" style:font-name-complex="Calibri1" style:font-weight-complex="bold"/>
    </style:style>
    <style:style style:name="T10" style:family="text">
      <style:text-properties fo:color="#000000" fo:font-style="italic" style:font-style-asian="italic" style:font-name-complex="Calibri1" style:font-style-complex="italic"/>
    </style:style>
    <style:style style:name="T11" style:family="text">
      <style:text-properties fo:color="#000000" style:font-name="Segoe UI Symbol" style:font-name-complex="Segoe UI Symbol1" style:font-weight-complex="bold"/>
    </style:style>
    <style:style style:name="T12" style:family="text">
      <style:text-properties fo:color="#000000" style:font-name="Segoe UI Symbol" fo:font-weight="bold" style:font-weight-asian="bold" style:font-name-complex="Segoe UI Symbol1"/>
    </style:style>
    <style:style style:name="T13" style:family="text">
      <style:text-properties fo:color="#000000" style:font-name="Segoe UI Symbol" fo:font-weight="bold" style:font-weight-asian="bold" style:font-name-complex="Segoe UI Symbol1" style:font-weight-complex="bold"/>
    </style:style>
    <style:style style:name="T14" style:family="text">
      <style:text-properties fo:color="#000000" style:font-name="Segoe UI Symbol" fo:font-weight="bold" style:font-name-asian="MS Gothic" style:font-weight-asian="bold" style:font-name-complex="Segoe UI Symbol1" style:font-weight-complex="bold"/>
    </style:style>
    <style:style style:name="T15" style:family="text">
      <style:text-properties fo:color="#000000" fo:font-weight="bold" style:font-weight-asian="bold" style:font-name-complex="Calibri1"/>
    </style:style>
    <style:style style:name="T16" style:family="text">
      <style:text-properties fo:color="#000000" fo:font-weight="bold" style:font-weight-asian="bold" style:font-name-complex="Calibri1" style:font-weight-complex="bold"/>
    </style:style>
    <style:style style:name="T17" style:family="text">
      <style:text-properties fo:color="#000000" style:text-underline-style="solid" style:text-underline-width="auto" style:text-underline-color="font-color" style:font-name-complex="Calibri1"/>
    </style:style>
    <style:style style:name="T18" style:family="text">
      <style:text-properties style:font-name="Calibri" style:font-name-complex="Calibri1"/>
    </style:style>
    <style:style style:name="T19" style:family="text">
      <style:text-properties style:font-name="Calibri" fo:font-size="12pt" fo:font-style="italic" style:font-size-asian="12pt" style:font-style-asian="italic" style:font-name-complex="Calibri1" style:font-size-complex="10pt"/>
    </style:style>
    <style:style style:name="T20" style:family="text">
      <style:text-properties style:font-name="Calibri" fo:font-size="12pt" fo:font-weight="bold" style:font-size-asian="12pt" style:font-weight-asian="bold" style:font-name-complex="Calibri1" style:font-size-complex="12pt"/>
    </style:style>
    <style:style style:name="T21" style:family="text">
      <style:text-properties style:font-name="Calibri" fo:font-size="11pt" style:font-size-asian="11pt" style:font-name-complex="Calibri1" style:font-size-complex="11pt"/>
    </style:style>
    <style:style style:name="T22" style:family="text">
      <style:text-properties style:font-name="Calibri" fo:font-size="11pt" style:font-size-asian="11pt" style:font-name-complex="Calibri1" style:font-weight-complex="bold"/>
    </style:style>
    <style:style style:name="T23" style:family="text">
      <style:text-properties style:font-name="Calibri" fo:font-size="11pt" fo:font-weight="bold" style:font-size-asian="11pt" style:font-weight-asian="bold" style:font-name-complex="Calibri1" style:font-size-complex="11pt"/>
    </style:style>
    <style:style style:name="T24" style:family="text">
      <style:text-properties style:font-name="Calibri" fo:font-size="11pt" fo:font-weight="bold" style:font-size-asian="11pt" style:font-weight-asian="bold" style:font-name-complex="Calibri1" style:font-size-complex="11pt" style:font-weight-complex="bold"/>
    </style:style>
    <style:style style:name="T25" style:family="text">
      <style:text-properties style:font-name="Calibri" fo:font-size="11pt" fo:font-style="italic" style:font-size-asian="11pt" style:font-style-asian="italic" style:font-name-complex="Calibri1" style:font-size-complex="11pt" style:font-style-complex="italic"/>
    </style:style>
    <style:style style:name="T26" style:family="text">
      <style:text-properties style:font-name="Calibri" fo:font-weight="bold" style:font-weight-asian="bold" style:font-name-complex="Calibri1"/>
    </style:style>
    <style:style style:name="T27" style:family="text">
      <style:text-properties style:font-name="Calibri" fo:font-style="italic" style:font-style-asian="italic" style:font-name-complex="Calibri1" style:font-style-complex="italic"/>
    </style:style>
    <style:style style:name="T28" style:family="text">
      <style:text-properties style:font-name-complex="Calibri1"/>
    </style:style>
    <style:style style:name="T29" style:family="text">
      <style:text-properties fo:font-size="9pt" style:font-size-asian="9pt" style:font-size-complex="9pt"/>
    </style:style>
    <style:style style:name="T30" style:family="text">
      <style:text-properties fo:font-weight="bold" style:font-weight-asian="bold" style:font-name-complex="Calibri1" style:font-weight-complex="bold"/>
    </style:style>
    <style:style style:name="T31" style:family="text">
      <style:text-properties fo:color="#00000a" style:font-name="Calibri" fo:font-size="11pt" style:font-size-asian="11pt" style:font-name-complex="Calibri1" style:font-size-complex="11pt"/>
    </style:style>
    <style:style style:name="T32" style:family="text">
      <style:text-properties fo:color="#00000a" style:font-name="Calibri" fo:font-size="11pt" fo:font-style="italic" style:font-size-asian="11pt" style:font-style-asian="italic" style:font-name-complex="Calibri1" style:font-size-complex="11pt" style:font-style-complex="italic"/>
    </style:style>
    <style:style style:name="T33" style:family="text">
      <style:text-properties fo:color="#00000a" style:font-name="Calibri" fo:font-weight="bold" style:font-weight-asian="bold" style:font-name-complex="Calibri1"/>
    </style:style>
    <style:style style:name="T34" style:family="text">
      <style:text-properties style:font-name="Segoe UI Symbol" fo:font-weight="bold" style:font-weight-asian="bold" style:font-name-complex="Segoe UI Symbol1" style:font-weight-complex="bold"/>
    </style:style>
    <style:style style:name="T35" style:family="text">
      <style:text-properties style:font-name="Segoe UI Symbol" fo:font-size="11pt" fo:font-weight="bold" style:font-name-asian="MS Gothic" style:font-size-asian="11pt" style:font-weight-asian="bold" style:font-name-complex="Segoe UI Symbol1" style:font-size-complex="11pt" style:font-weight-complex="bold"/>
    </style:style>
    <style:style style:name="T36" style:family="text">
      <style:text-properties style:font-name="Segoe UI Symbol" fo:font-size="11pt" fo:font-weight="bold" style:font-size-asian="11pt" style:font-weight-asian="bold" style:font-name-complex="Segoe UI Symbol1" style:font-size-complex="11pt" style:font-weight-complex="bold"/>
    </style:style>
    <style:style style:name="T37" style:family="text">
      <style:text-properties style:font-name="Segoe UI Symbol" fo:font-size="11pt" style:font-size-asian="11pt" style:font-name-complex="Segoe UI Symbol1"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ext:span text:style-name="T1">Załącznik nr 1 do </text:span><text:span text:style-name="T2">Programu </text:span></text:p>
      <text:p text:style-name="P7"><text:bookmark-start text:name="Bookmark"/><text:span text:style-name="T2">Ministra Rodziny, Pracy i Polityki Społecznej</text:span></text:p>
      <text:p text:style-name="P7"><text:bookmark-end text:name="Bookmark"/><text:span text:style-name="T2">„Asystent osobisty osoby z niepełnosprawnością” dla Jednostek Samorządu Terytorialnego - edycja 2027</text:span></text:p>
      <text:p text:style-name="P1"><text:span text:style-name="T19">WZÓR</text:span></text:p>
      <text:p text:style-name="P1"><text:span text:style-name="T20">Karta zgłoszenia do Programu </text:span></text:p>
      <text:p text:style-name="P1"><text:span text:style-name="T20">„Asystent osobisty osoby z niepełnosprawnością” dla Jednostek Samorządu Terytorialnego - edycja 2027</text:span></text:p>
      <text:p text:style-name="P2"/>
      <text:p text:style-name="Standard"><text:span text:style-name="T20">I. DANE WNIOSKUJĄCEGO O UDZIAŁ W PROGRAMIE „ASYSTENT OSOBISTY OSOBY Z NIEPEŁNOSPRAWNOŚCIĄ” DLA JEDNOSTEK SAMORZĄDU TERYTORIALNEGO - EDYCJA 2027, ZWANEGO DALEJ „PROGRAMEM”:</text:span></text:p>
      <text:p text:style-name="P27"><text:span text:style-name="T31">1.<text:tab/>Imię i nazwisko: …………………………………………...................................................………….......………………………………………</text:span></text:p>
      <text:p text:style-name="P27"><text:span text:style-name="T31">2.<text:tab/>Data urodzenia: …………………………….…...................…….................………...............................................…………………….</text:span></text:p>
      <text:p text:style-name="P27"><text:span text:style-name="T31">3.<text:tab/>Adres zamieszkania: …………………………….…...................…….................………...............................................……………..</text:span></text:p>
      <text:p text:style-name="P27"><text:span text:style-name="T31">4.<text:tab/>Telefon kontaktowy: ……………………………………..………………………………………………….…………………………………………………</text:span></text:p>
      <text:p text:style-name="P27"><text:span text:style-name="T31">5.<text:tab/>Telefon alternatywny - w razie nagłych sytuacji: ………………………………………………………………………………………………….</text:span></text:p>
      <text:p text:style-name="P27"><text:span text:style-name="T31">6.<text:tab/>Adres e-mail: ……………………………………………………………………………………………………………………………………………………….</text:span></text:p>
      <text:p text:style-name="P27"><text:span text:style-name="T31">7.<text:tab/>Preferowana forma komunikacji (</text:span><text:span text:style-name="T32">można zaznaczyć więcej niż jedną opcję</text:span><text:span text:style-name="T31">): </text:span><text:bookmark-start text:name="Bookmark1"/><text:span text:style-name="T31">telefon </text:span><text:span text:style-name="T34">☐</text:span><text:span text:style-name="T31">, e-mail </text:span><text:span text:style-name="T34">☐</text:span><text:span text:style-name="T31">, </text:span><text:bookmark-end text:name="Bookmark1"/><text:span text:style-name="T31">poczta tradycyjna </text:span><text:span text:style-name="T34">☐</text:span></text:p>
      <text:p text:style-name="P27"><text:span text:style-name="T31">8.<text:tab/>Czy dla uczestnika Programu ustanowiony został opiekun prawny </text:span><text:span text:style-name="T21">– </text:span><text:span text:style-name="T24">TAK </text:span><text:span text:style-name="T35">☐</text:span><text:span text:style-name="T24"> / NIE </text:span><text:span text:style-name="T35">☐</text:span></text:p>
      <text:p text:style-name="P22"><text:span text:style-name="T21">Jeżeli </text:span><text:span text:style-name="T23">TAK</text:span><text:span text:style-name="T21">, proszę podać jego dane: </text:span></text:p>
      <text:p text:style-name="P27"><text:span text:style-name="T31">8.1<text:tab/>Imię i nazwisko opiekuna: …………………………………………...................................................………….......………………………</text:span></text:p>
      <text:p text:style-name="P27"><text:span text:style-name="T31">8.2<text:tab/>Telefon kontaktowy opiekuna: ……………………………………..………………………………………………….………………………………….</text:span></text:p>
      <text:p text:style-name="P27"><text:span text:style-name="T31">8.3<text:tab/>Adres e-mail opiekuna: ………………………………………………………………………………………………………………………………………..</text:span></text:p>
      <text:p text:style-name="P28"><text:span text:style-name="T33">II. INFORMACJA O NIEPEŁNOSPRAWNOŚCI:</text:span></text:p>
      <text:p text:style-name="P27"><text:span text:style-name="T21">1.</text:span><text:span text:style-name="T31"><text:tab/></text:span><text:span text:style-name="T21">Rodzaj dokumentu (</text:span><text:span text:style-name="T25">można zaznaczyć jedną opcję</text:span><text:span text:style-name="T21">):</text:span></text:p>
      <text:list xml:id="list3430044497636389702" text:style-name="WWNum17">
        <text:list-item>
          <text:p text:style-name="P23"><text:span text:style-name="T36">☐</text:span><text:span text:style-name="T21"> orzeczenie o znacznym stopniu niepełnosprawności</text:span></text:p>
        </text:list-item>
        <text:list-item>
          <text:p text:style-name="P23"><text:span text:style-name="T36">☐</text:span><text:span text:style-name="T21"> orzeczenie o umiarkowanym stopniu niepełnosprawności</text:span></text:p>
        </text:list-item>
        <text:list-item>
          <text:p text:style-name="P23"><text:span text:style-name="T36">☐</text:span><text:span text:style-name="T21"> orzeczenie równoważne (</text:span><text:span text:style-name="T25">orzeczenie traktowane na równi z orzeczeniami wymienionymi w pkt 1 i 2, zgodnie z art. 5 i art. 62 ustawy z dnia 27 sierpnia 1997 r. o rehabilitacji zawodowej i społecznej oraz zatrudnianiu osób niepełnosprawnych</text:span><text:span text:style-name="T21">)</text:span></text:p>
        </text:list-item>
        <text:list-item>
          <text:p text:style-name="P23"><text:span text:style-name="T36">☐</text:span><text:span text:style-name="T21"> orzeczenie o niepełnosprawności (w przypadku dziecka od ukończenia 2. roku życia do ukończenia 16. roku życia)</text:span></text:p>
        </text:list-item>
      </text:list>
      <text:p text:style-name="P27"><text:span text:style-name="T21">2.</text:span><text:span text:style-name="T31"><text:tab/></text:span><text:span text:style-name="T21">Numer orzeczenia: ................</text:span><text:span text:style-name="T31">……………………………………………………………………………………………………………………………….</text:span></text:p>
      <text:p text:style-name="P27"><text:span text:style-name="T21">3.</text:span><text:span text:style-name="T31"><text:tab/></text:span><text:span text:style-name="T21">Data ważności: ................</text:span><text:span text:style-name="T31">………………………………………………………………………………………………………………………………………</text:span></text:p>
      <text:p text:style-name="P27"><text:span text:style-name="T21">4.</text:span><text:span text:style-name="T31"><text:tab/></text:span><text:span text:style-name="T21">Niepełnosprawność sprzężona (</text:span><text:span text:style-name="T25">przez niepełnosprawność sprzężoną rozumie się posiadanie orzeczenia o niepełnosprawności </text:span><text:bookmark-start text:name="Bookmark2"/><text:span text:style-name="T25">lub o stopniu niepełnosprawności</text:span><text:bookmark-end text:name="Bookmark2"/><text:span text:style-name="T25">, w którym wskazano co najmniej dwa rodzaje niepełnosprawności):</text:span></text:p>
      <text:list xml:id="list2022592712532881371" text:style-name="WWNum18">
        <text:list-item>
          <text:p text:style-name="P24"><text:soft-page-break/><text:span text:style-name="T36">☐</text:span><text:span text:style-name="T21"> TAK</text:span></text:p>
        </text:list-item>
        <text:list-item>
          <text:p text:style-name="P24"><text:span text:style-name="T36">☐</text:span><text:span text:style-name="T21"> NIE</text:span></text:p>
        </text:list-item>
      </text:list>
      <text:p text:style-name="Default"><text:span text:style-name="T21">Jeżeli </text:span><text:span text:style-name="T23">TAK</text:span><text:span text:style-name="T21">, proszę wskazać rodzaje niepełnosprawności wynikające z orzeczenia: ……………………………………………………………………………………………………………………………………………………………………………………..</text:span></text:p>
      <text:p text:style-name="P22"><text:span text:style-name="T21">……………………………………………………………………………………………………………………………………………………………………………………..</text:span></text:p>
      <text:p text:style-name="P28"><text:span text:style-name="T33">III. OPIS SYTUACJI OSOBY Z NIEPEŁNOSPRAWNOŚCIĄ:</text:span></text:p>
      <text:p text:style-name="P27"><text:span text:style-name="T21">1.</text:span><text:span text:style-name="T31"><text:tab/></text:span><text:span text:style-name="T21">W których z poniższych obszarów potrzebuje Pan(i) wsparcia w ramach usług asystencji osobistej (</text:span><text:span text:style-name="T25">można zaznaczyć więcej niż jedną opcję</text:span><text:span text:style-name="T21">)?</text:span></text:p>
      <text:list xml:id="list2649014612201628000" text:style-name="WWNum20">
        <text:list-item>
          <text:p text:style-name="P25"><text:span text:style-name="T36">☐</text:span><text:span text:style-name="T21"> czynności samoobsługowe, w tym utrzymanie higieny osobistej</text:span></text:p>
        </text:list-item>
        <text:list-item>
          <text:p text:style-name="P25"><text:span text:style-name="T36">☐</text:span><text:span text:style-name="T21"> wykonywanie codziennych czynności związanych z funkcjonowaniem w domu i rodzinie</text:span></text:p>
        </text:list-item>
        <text:list-item>
          <text:p text:style-name="P25"><text:span text:style-name="T36">☐</text:span><text:span text:style-name="T21"> przemieszczanie się</text:span> <text:span text:style-name="T21">poza miejsce zamieszkania (</text:span><text:span text:style-name="T25">jeżeli opcja ta została zaznaczona, należy uzupełnić ust. 4 poniżej</text:span><text:span text:style-name="T21">)</text:span></text:p>
        </text:list-item>
        <text:list-item>
          <text:p text:style-name="P25"><text:span text:style-name="T36">☐</text:span><text:span text:style-name="T21"> komunikowanie się z innymi osobami, w tym wyrażanie swoich potrzeb oraz rozumienie i przekazywanie informacji</text:span></text:p>
        </text:list-item>
        <text:list-item>
          <text:p text:style-name="P25"><text:span text:style-name="T36">☐</text:span><text:span text:style-name="T24"> </text:span><text:span text:style-name="T21">uczestnictwo w życiu społecznym (np. podejmowanie aktywności społecznej, edukacyjnej, zawodowej lub kulturalnej)</text:span></text:p>
        </text:list-item>
        <text:list-item>
          <text:p text:style-name="P25"><text:bookmark-start text:name="Bookmark3"/><text:span text:style-name="T36">☐</text:span><text:span text:style-name="T21"> inne (</text:span><text:span text:style-name="T25">jakie?</text:span><text:span text:style-name="T21">): ……………………………………………………………………………………………………………………………………………….</text:span></text:p>
        </text:list-item>
      </text:list>
      <text:p text:style-name="P29"><text:span text:style-name="T37">……………………………………………………………………………………………………………………………………………………………….</text:span></text:p>
      <text:p text:style-name="P27"><text:bookmark-end text:name="Bookmark3"/><text:span text:style-name="T21">2.</text:span><text:span text:style-name="T31"><text:tab/></text:span><text:span text:style-name="T21">Proszę krótko opisać swoją sytuację oraz okoliczności mające wpływ na potrzebę korzystania z usług asystencji osobistej:</text:span></text:p>
      <text:p text:style-name="P4"><text:span text:style-name="T10">…………………………………………………………………………………………………………………………………………………………………………………………………………………………………………………………………………………………………………………………………………………………………………</text:span></text:p>
      <text:p text:style-name="P4"><text:span text:style-name="T10">…………………………………………………………………………………………………………………………………………………………………………………………………………………………………………………………………………………………………………………………………………………………………………</text:span></text:p>
      <text:p text:style-name="P4"><text:span text:style-name="T10">…………………………………………………………………………………………………………………………………………………………………………………………………………………………………………………………………………………………………………………………………………………………………………</text:span></text:p>
      <text:p text:style-name="P27"><text:span text:style-name="T21">3.</text:span><text:span text:style-name="T31"><text:tab/></text:span><text:span text:style-name="T21">Jakie trudności w codziennym funkcjonowaniu powodują, że potrzebuje Pan(i) wsparcia asystenta osobistego:</text:span></text:p>
      <text:p text:style-name="P4"><text:span text:style-name="T10">…………………………………………………………………………………………………………………………………………………………………………………………………………………………………………………………………………………………………………………………………………………………………………</text:span></text:p>
      <text:p text:style-name="P4"><text:span text:style-name="T10">…………………………………………………………………………………………………………………………………………………………………………………………………………………………………………………………………………………………………………………………………………………………………………</text:span></text:p>
      <text:p text:style-name="P4"><text:span text:style-name="T10">…………………………………………………………………………………………………………………………………………………………………………………………………………………………………………………………………………………………………………………………………………………………………………</text:span></text:p>
      <text:p text:style-name="P9"><text:span text:style-name="T28">4.<text:tab/>W jakich sytuacjach i w jakim zakresie potrzebuje Pan(i) wsparcia podczas przemieszczania się poza miejsce zamieszkania:</text:span></text:p>
      <text:p text:style-name="P4"><text:span text:style-name="T10">…………………………………………………………………………………………………………………………………………………………………………………………………………………………………………………………………………………………………………………………………………………………………………</text:span></text:p>
      <text:p text:style-name="P27"><text:soft-page-break/><text:span text:style-name="T21">5.</text:span><text:span text:style-name="T31"><text:tab/></text:span><text:span text:style-name="T21">Kto obecnie udziela Panu(i) wsparcia (</text:span><text:span text:style-name="T25">można zaznaczyć więcej niż jedną opcję, z wyjątkiem przypadku zaznaczenia pkt 1) - nikt</text:span><text:span text:style-name="T21">):</text:span></text:p>
      <text:list xml:id="list4501783945106162509" text:style-name="WWNum22">
        <text:list-item>
          <text:p text:style-name="P26"><text:span text:style-name="T36">☐</text:span><text:span text:style-name="T21"> nikt</text:span></text:p>
        </text:list-item>
        <text:list-item>
          <text:p text:style-name="P26"><text:span text:style-name="T36">☐</text:span><text:span text:style-name="T21"> rodzina</text:span></text:p>
        </text:list-item>
        <text:list-item>
          <text:p text:style-name="P26"><text:span text:style-name="T36">☐</text:span><text:span text:style-name="T21"> osoby niespokrewnione wspólnie zamieszkujące</text:span></text:p>
        </text:list-item>
        <text:list-item>
          <text:p text:style-name="P26"><text:span text:style-name="T36">☐</text:span><text:span text:style-name="T21"> sąsiedzi</text:span></text:p>
        </text:list-item>
        <text:list-item>
          <text:p text:style-name="P26"><text:span text:style-name="T36">☐</text:span><text:span text:style-name="T21"> ośrodek pomocy społecznej (OPS)/centrum usług społecznych (CUS)/powiatowe centrum pomocy rodzinie (PCPR)/ miejski ośrodek pomocy rodzinie (MOPR)</text:span></text:p>
        </text:list-item>
        <text:list-item>
          <text:p text:style-name="P26"><text:span text:style-name="T36">☐</text:span><text:span text:style-name="T21"> osoba świadcząca usługi opiekuńcze lub specjalistyczne usługi opiekuńcze</text:span></text:p>
        </text:list-item>
        <text:list-item>
          <text:p text:style-name="P26"><text:span text:style-name="T36">☐</text:span><text:span text:style-name="T21"> organizacja pozarządowa</text:span></text:p>
        </text:list-item>
        <text:list-item>
          <text:p text:style-name="P26"><text:span text:style-name="T36">☐ </text:span><text:span text:style-name="T22">placówka typu ŚDS, ZAZ, WTZ, COM itp.</text:span></text:p>
        </text:list-item>
        <text:list-item>
          <text:p text:style-name="P26"><text:span text:style-name="T36">☐</text:span><text:span text:style-name="T21"> inne (</text:span><text:span text:style-name="T25">proszę opisać w pkt 5.1 i 5.2</text:span><text:span text:style-name="T21">) </text:span></text:p>
        </text:list-item>
      </text:list>
      <text:p text:style-name="P30"><text:span text:style-name="T21">5.1.</text:span><text:span text:style-name="T31"><text:tab/></text:span><text:span text:style-name="T21">Jeżeli korzysta Pan(i) obecnie ze wsparcia, proszę opisać, na czym ono polega oraz jak często jest udzielane:</text:span></text:p>
      <text:p text:style-name="P4"><text:span text:style-name="T10">…………………………………………………………………………………………………………………………………………………………………………………………………………………………………………………………………………………………………………………………………………………………………………</text:span></text:p>
      <text:p text:style-name="P4"><text:span text:style-name="T10">…………………………………………………………………………………………………………………………………………………………………………………………………………………………………………………………………………………………………………………………………………………………………………</text:span></text:p>
      <text:p text:style-name="P4"><text:span text:style-name="T10">……………………………………………………………………………………………………………………………………………………………………………………</text:span></text:p>
      <text:p text:style-name="P30"><text:span text:style-name="T21">5.2.</text:span><text:span text:style-name="T31"><text:tab/></text:span><text:span text:style-name="T21">Jeżeli wcześniej korzystał(a) Pan(i) z innych form wsparcia, proszę wskazać, jakie to były formy, kto je zapewniał oraz czy nadal Pan(i) z nich korzysta. Jeżeli już nie korzysta, proszę krótko wskazać przyczynę zakończenia korzystania z tego wsparcia:</text:span></text:p>
      <text:p text:style-name="P4"><text:span text:style-name="T10">…………………………………………………………………………………………………………………………………………………………………………………………………………………………………………………………………………………………………………………………………………………………………………</text:span></text:p>
      <text:p text:style-name="P4"><text:span text:style-name="T10">…………………………………………………………………………………………………………………………………………………………………………………………………………………………………………………………………………………………………………………………………………………………………………</text:span></text:p>
      <text:p text:style-name="P4"><text:span text:style-name="T10">……………………………………………………………………………………………………………………………………………………………………………………</text:span></text:p>
      <text:p text:style-name="P11"><text:span text:style-name="T8">5.3</text:span><text:span text:style-name="T28"><text:tab/></text:span>Jak ocenia Pan(i) dotychczas otrzymywane wsparcie? Proszę wskazać, które jego formy odpowiadały Pana(i) potrzebom, a które nie, oraz krótko wyjaśnić dlaczego:</text:p>
      <text:p text:style-name="P4"><text:span text:style-name="T10">…………………………………………………………………………………………………………………………………………………………………………………………………………………………………………………………………………………………………………………………………………………………………………</text:span></text:p>
      <text:p text:style-name="P4"><text:span text:style-name="T10">…………………………………………………………………………………………………………………………………………………………………………………………………………………………………………………………………………………………………………………………………………………………………………</text:span></text:p>
      <text:p text:style-name="P4"><text:span text:style-name="T10">……………………………………………………………………………………………………………………………………………………………………………………</text:span></text:p>
      <text:p text:style-name="P5"/>
      <text:p text:style-name="P5"/>
      <text:p text:style-name="P5"/>
      <text:p text:style-name="P5"/>
      <text:p text:style-name="P4"><text:span text:style-name="T6">IV. OCZEKIWANIA WOBEC ASYSTENTA:</text:span></text:p>
      <text:p text:style-name="P6"><text:soft-page-break/><text:span text:style-name="T8">1. Proszę wskazać preferencje dotyczące osoby asystenta, które mają dla Pana(i) znaczenie przy korzystaniu z usług asystencji osobistej</text:span><text:note text:id="ftn1" text:note-class="footnote"><text:note-citation>1</text:note-citation><text:note-body><text:p text:style-name="P18"><text:span text:style-name="footnote_20_reference"><text:span text:style-name="T29"/></text:span><text:span text:style-name="T29"> Wskazanie płci i wieku asystenta jest opcjonalne. </text:span></text:p></text:note-body></text:note><text:span text:style-name="T8">:</text:span></text:p>
      <text:list xml:id="list1080396587720382909" text:style-name="WWNum23">
        <text:list-item>
          <text:p text:style-name="P32"><text:span text:style-name="T8">Płeć: ………………………………….</text:span></text:p>
        </text:list-item>
        <text:list-item>
          <text:p text:style-name="P32"><text:span text:style-name="T8">Wiek:………………………………..</text:span></text:p>
        </text:list-item>
        <text:list-item>
          <text:p text:style-name="P33"><text:span text:style-name="T8">Inne preferencje, np. dotyczące umiejętności, doświadczenia, sposobu komunikowania się lub zainteresowań: ………………………………………………………………………………………..……………………………………………………………………………….……………………………………….…………………………………………………………….………………………………………………………………….</text:span></text:p>
        </text:list-item>
      </text:list>
      <text:p text:style-name="P9"><text:span text:style-name="T8">2.<text:tab/></text:span><text:span text:style-name="T5">Czy wskazuje Pan(i) osobę, którą proponuje Pan(i) jako asystenta?</text:span><text:note text:id="ftn2" text:note-class="footnote"><text:note-citation>2</text:note-citation><text:note-body><text:p text:style-name="P19"><text:span text:style-name="footnote_20_reference"><text:span text:style-name="T29"/></text:span><text:span text:style-name="T29"> W pierwszej kolejności, asystentem może zostać osoba wskazana przez uczestnika albo jego opiekuna prawnego, z uwzględnieniem postanowień części IV ust. 4 pkt 2 lit. a Programu. Wskazanie osoby asystenta przez uczestnika albo jego opiekuna prawnego, nie stanowi bezwarunkowej podstawy dla zaakceptowania tej osoby przez realizatora Programu. Realizator Programu może odmówić zaakceptowania wskazanej przez uczestnika albo jego opiekuna prawnego osoby w przypadku, gdy w odniesieniu do proponowanej osoby nie są spełnione warunki formalne dotyczące asystenta, występują okoliczności zagrażających bezpieczeństwu uczestnika, miały miejsce nieprawidłowości w wykonywaniu usług asystencji osobistej lub podane zostały nieprawdziwe informacje.</text:span></text:p></text:note-body></text:note><text:span text:style-name="T6"> TAK </text:span><text:span text:style-name="T13">☐</text:span><text:span text:style-name="T6"> / NIE </text:span><text:span text:style-name="T13">☐</text:span></text:p>
      <text:p text:style-name="P4"><text:span text:style-name="T8">Jeżeli </text:span><text:span text:style-name="T15">TAK</text:span><text:span text:style-name="T8">, proszę podać jego imię i nazwisko oraz numer telefonu, adres e-mail: ………………………………………………………………………………………….…………..………………………………………………………………………….…</text:span></text:p>
      <text:p text:style-name="P4"><text:span text:style-name="T8">…………………………………………………………………………………………………………………………………………………………………………………….</text:span></text:p>
      <text:p text:style-name="P9"><text:span text:style-name="T8">3.<text:tab/>Proszę określić, w jakich dniach tygodnia i godzinach potrzebne będzie wsparcie asystenta:</text:span></text:p>
      <text:p text:style-name="P4"><text:span text:style-name="T8">……………………………………………………………………………………………………………………………..………………………………………………………</text:span></text:p>
      <text:p text:style-name="P4"><text:span text:style-name="T8">……………………………………………………………………………………………………………………………..………………………………………………………</text:span></text:p>
      <text:p text:style-name="P4"><text:span text:style-name="T8">……………………………………………………………………………………………………………………………..………………………………………………………</text:span></text:p>
      <text:p text:style-name="P9"><text:span text:style-name="T8">4.<text:tab/>Oczekiwana liczba godzin usług asystencji osobistej miesięcznie:</text:span></text:p>
      <text:p text:style-name="P4"><text:span text:style-name="T8">…………………………………………………. godzin.</text:span></text:p>
      <text:p text:style-name="P9"><text:span text:style-name="T8">5.<text:tab/>Czy jest Pan(i) w stanie przekazać asystentowi niezbędne wskazówki dotyczące sposobu udzielania Panu(i) wsparcia? </text:span><text:span text:style-name="T16">TAK </text:span><text:span text:style-name="T13">☐</text:span><text:span text:style-name="T16"> / NIE </text:span><text:span text:style-name="T13">☐</text:span></text:p>
      <text:p text:style-name="P10"><text:span text:style-name="T4">6.</text:span><text:span text:style-name="T8"><text:tab/>Czy obecnie </text:span><text:span text:style-name="T17">korzysta</text:span><text:span text:style-name="T8"> Pan(i) z usług asystencji osobistej finansowanych ze środków Funduszu Solidarnościowego, w ramach Programu u innych realizatorów Programu lub w ramach innych programów Ministra Rodziny, Pracy i Polityki Społecznej, zwanego dalej „Ministrem” dotyczących usług asystencji osobistej?</text:span></text:p>
      <text:p text:style-name="P34"><text:span text:style-name="T16">TAK </text:span><text:span text:style-name="T14">☐</text:span><text:span text:style-name="T16"> / NIE </text:span><text:span text:style-name="T14">☐</text:span><text:span text:style-name="T16"> </text:span></text:p>
      <text:p text:style-name="P34"><text:span text:style-name="T9">Jeżeli </text:span><text:span text:style-name="T16">TAK</text:span><text:span text:style-name="T9">, proszę o podanie:</text:span></text:p>
      <text:list xml:id="list2999040068474776634" text:style-name="WWNum26">
        <text:list-item>
          <text:p text:style-name="P36"><text:span text:style-name="T8">liczby przyznanych godzin: ……………………………………………………………………………………………………………………………</text:span></text:p>
        </text:list-item>
        <text:list-item>
          <text:p text:style-name="P36"><text:span text:style-name="T8">liczby wykorzystanych godzin: ………………………………………………………………………………………………………………………</text:span></text:p>
        </text:list-item>
        <text:list-item>
          <text:p text:style-name="P36"><text:span text:style-name="T8">nazwy realizatora Programu (gminy, powiatu, organizacji pozarządowej), który realizuje na Pana(i) rzecz usługi asystencji osobistej: …………………………………………………………….………………………………………………………………………………………………………..</text:span></text:p>
        </text:list-item>
      </text:list>
      <text:p text:style-name="P38"><text:soft-page-break/><text:span text:style-name="T8">7.<text:tab/>Czy w 2027 roku </text:span><text:span text:style-name="T17">korzystał(a)</text:span><text:span text:style-name="T8"> Pan(i) z usług asystencji osobistej finansowanych ze środków Funduszu Solidarnościowego u innych realizatorów Programu lub w ramach innych programów Ministra dotyczących usług asystencji osobistej?</text:span></text:p>
      <text:p text:style-name="P34"><text:span text:style-name="T16">TAK </text:span><text:span text:style-name="T14">☐</text:span><text:span text:style-name="T16"> / NIE </text:span><text:span text:style-name="T14">☐</text:span></text:p>
      <text:p text:style-name="P34"><text:span text:style-name="T9">Jeżeli </text:span><text:span text:style-name="T16">TAK</text:span><text:span text:style-name="T9">, proszę o podanie:</text:span></text:p>
      <text:list xml:id="list1903958821626007027" text:style-name="WWNum27">
        <text:list-item>
          <text:p text:style-name="P37"><text:span text:style-name="T8">liczby przyznanych godzin: ……………………………………………………………………………………………………………………………</text:span></text:p>
        </text:list-item>
        <text:list-item>
          <text:p text:style-name="P37"><text:span text:style-name="T8">liczby wykorzystanych godzin: ………………………………………………………………………………………………………………………</text:span></text:p>
        </text:list-item>
        <text:list-item>
          <text:p text:style-name="P37"><text:span text:style-name="T8">nazwy realizatora Programu (gminy, powiatu, organizacji pozarządowej), który realizował na Pana(i) rzecz usługi asystencji osobistej: …………………………………………………………….………………………………………………………………………………………………………..</text:span></text:p>
        </text:list-item>
      </text:list>
      <text:p text:style-name="P38"><text:span text:style-name="T9">8.<text:tab/>Czy w 2027 roku będzie Pan(i) aplikować o przyznanie usług asystencji osobistej finansowanych ze środków Funduszu Solidarnościowego również u innych realizatorów Programu lub w ramach innych programów Ministra, dotyczących usług asystencji osobistej:</text:span></text:p>
      <text:p text:style-name="P42"><text:span text:style-name="T16">TAK </text:span><text:span text:style-name="T14">☐</text:span><text:span text:style-name="T16"> / NIE </text:span><text:span text:style-name="T14">☐</text:span></text:p>
      <text:p text:style-name="P12"><text:span text:style-name="T6">V. INFORMACJE DOTYCZĄCE KRYTERIÓW PIERWSZEŃSTWA:</text:span></text:p>
      <text:p text:style-name="P10"><text:span text:style-name="T4">1.</text:span><text:span text:style-name="T9"><text:tab/>Proszę wskazać, która z poniższych sytuacji Pan(i) dotyczy</text:span><text:span text:style-name="T4">* (</text:span><text:span text:style-name="T7">proszę zaznaczyć jedną odpowiedź</text:span><text:span text:style-name="T4">):</text:span></text:p>
      <text:list xml:id="list2693489624248921535" text:style-name="WWNum25">
        <text:list-item>
          <text:p text:style-name="P43"><text:span text:style-name="T34">☐ </text:span><text:bookmark-start text:name="Bookmark4"/><text:span text:style-name="T9">zamieszkuję i gospodaruję samotnie i nie korzystam ze wsparcia innych osób</text:span><text:bookmark-end text:name="Bookmark4"/></text:p>
        </text:list-item>
        <text:list-item>
          <text:p text:style-name="P44"><text:bookmark-start text:name="Bookmark5"/><text:span text:style-name="T34">☐ </text:span><text:bookmark-end text:name="Bookmark5"/><text:bookmark-start text:name="_Hlk203551495"/><text:span text:style-name="T9">wspólnie zamieszkuję i gospodaruję z inną osobą z niepełnosprawnością, spełniającą warunki, o których mowa w części III ust. 2 Programu, przy czym nie mamy możliwości wzajemnego wpierania się oraz nie korzystamy ze wsparcia innych osób</text:span></text:p>
        </text:list-item>
        <text:list-item>
          <text:p text:style-name="P44"><text:bookmark-end text:name="_Hlk203551495"/><text:span text:style-name="T34">☐ </text:span><text:bookmark-start text:name="Bookmark6"/><text:span text:style-name="T9">przebywam w rodzinnej pieczy zastępczej, w rozumieniu ustawy z dnia 9 czerwca 2011 r. o wspieraniu rodziny i systemie pieczy zastępczej (Dz. U. z 2026 r. poz. 980), tj. jestem dzieckiem lub osobą przebywającą w rodzinie zastępczej (spokrewnionej, niezawodowej lub zawodowej) albo w rodzinnym domu dziecka</text:span><text:note text:id="ftn3" text:note-class="footnote"><text:note-citation>3</text:note-citation><text:note-body><text:p text:style-name="P20"><text:span text:style-name="footnote_20_reference"/> Na zasadach określonych w art. 37 ust. 1-6 ustawy z dnia 9 czerwca 2011 r. o wspieraniu rodziny i systemie pieczy zastępczej.</text:p></text:note-body></text:note></text:p>
        </text:list-item>
        <text:list-item>
          <text:p text:style-name="P44"><text:bookmark-end text:name="Bookmark6"/><text:span text:style-name="T34">☐ </text:span><text:bookmark-start text:name="Bookmark7"/><text:span text:style-name="T9">przebywam w placówce opiekuńczo-wychowawczej typu rodzinnego</text:span> <text:span text:style-name="T9">w rozumieniu ustawy z dnia 9 czerwca 2011 r. o wspieraniu rodziny i systemie pieczy zastępczej, tj. jestem dzieckiem lub osobą przebywającą w tej placówce</text:span><text:note text:id="ftn4" text:note-class="footnote"><text:note-citation>4</text:note-citation><text:note-body><text:p text:style-name="P21"><text:span text:style-name="footnote_20_reference"/> Na zasadach określonych w art. 37 ust. 1-6 ustawy z dnia 9 czerwca 2011 r. o wspieraniu rodziny i systemie pieczy zastępczej.</text:p></text:note-body></text:note><text:span text:style-name="T9">, w której wyłączną opiekę sprawują małżonkowie lub osoba niepozostająca w związku małżeńskim</text:span><text:bookmark-end text:name="Bookmark7"/></text:p>
        </text:list-item>
        <text:list-item>
          <text:p text:style-name="P44"><text:span text:style-name="T34">☐ </text:span><text:span text:style-name="T28">żadna z powyższych sytuacji mnie nie dotyczy.</text:span></text:p>
        </text:list-item>
      </text:list>
      <text:p text:style-name="P13"><text:soft-page-break/><text:span text:style-name="T8">*Podana informacja będzie podlegała weryfikacji przez realizatora Programu w trakcie oceny indywidualnej sytuacji.</text:span></text:p>
      <text:p text:style-name="P3"><text:span text:style-name="T26">VI. OŚWIADCZENIA:</text:span></text:p>
      <text:list xml:id="list4022037471993906113" text:style-name="WWNum4">
        <text:list-item>
          <text:p text:style-name="P39"><text:span text:style-name="T18">W celu zapewnienia wysokiej jakości usług </text:span><text:bookmark-start text:name="Bookmark8"/><text:span text:style-name="T18">asystencji osobistej </text:span><text:bookmark-end text:name="Bookmark8"/><text:span text:style-name="T18">oświadczam, że wyrażam zgodę na kontrolę i monitorowanie przez realizatora Programu świadczonych usług</text:span> <text:span text:style-name="T18">asystencji osobistej. Czynności, o których mowa wyżej, dokonywane są bezpośrednio w miejscu realizacji usług</text:span> <text:span text:style-name="T18">asystencji osobistej.</text:span></text:p>
        </text:list-item>
        <text:list-item>
          <text:p text:style-name="P40"><text:span text:style-name="T18">Oświadczam, że zapoznałem/am się z zasadami przetwarzania moich danych osobowych w związku z realizacją Programu.</text:span></text:p>
        </text:list-item>
        <text:list-item>
          <text:p text:style-name="P41"><text:span text:style-name="T18">Oświadczam, że zapoznałem/łam się (zostałem/łam zapoznany/a) z treścią Programu „Asystent osobisty osoby z niepełnosprawnością” dla Jednostek Samorządu Terytorialnego - edycja 2027.</text:span></text:p>
        </text:list-item>
        <text:list-item>
          <text:p text:style-name="P39"><text:span text:style-name="T18">Oświadczam, że </text:span>w godzinach <text:span text:style-name="T8">realizacji usług asystencji osobistej,</text:span> <text:span text:style-name="T8">finansowanych ze środków Funduszu Solidarnościowego, wobec uczestnika Programu określonego w niniejszej Karcie zgłoszenia do Programu nie będą jednocześnie świadczone inne formy pomocy usługowej, w tym:</text:span></text:p>
        </text:list-item>
      </text:list>
      <text:list xml:id="list4317619464182265367" text:style-name="WWNum12">
        <text:list-item>
          <text:list>
            <text:list-item>
              <text:list>
                <text:list-item>
                  <text:p text:style-name="P45"><text:span text:style-name="T8">usługi opiekuńcze lub specjalistyczne usługi opiekuńcze, o których mowa w ustawie z dnia 12 marca 2004 r. o pomocy społecznej (Dz. U. z 2026 r. poz. 639, z późn. zm.),</text:span></text:p>
                </text:list-item>
                <text:list-item>
                  <text:p text:style-name="P45"><text:span text:style-name="T8">usługi finansowane ze środków Funduszu Solidarnościowego albo Państwowego Funduszu Rehabilitacji Osób Niepełnosprawnych</text:span></text:p>
                </text:list-item>
              </text:list>
            </text:list-item>
          </text:list>
        </text:list-item>
      </text:list>
      <text:p text:style-name="P35"><text:span text:style-name="T8">- o ile obejmują analogiczne wsparcie, o którym mowa w części IV ust. 18 Programu finansowane ze środków publicznych.</text:span></text:p>
      <text:list xml:id="list31592492" text:continue-list="list4022037471993906113" text:style-name="WWNum4">
        <text:list-item>
          <text:p text:style-name="P47"><text:span text:style-name="T8">W przypadku wskazania osoby asystenta w części IV ust. 2 </text:span><text:bookmark-start text:name="Bookmark9"/><text:span text:style-name="T8">niniejszej Karty zgłoszenia </text:span><text:span text:style-name="T18">do Programu </text:span><text:bookmark-end text:name="Bookmark9"/><text:span text:style-name="T18">oświadczam, że osoba ta:</text:span></text:p>
        </text:list-item>
      </text:list>
      <text:list xml:id="list7114111778231226249" text:style-name="WWNum13">
        <text:list-item>
          <text:p text:style-name="P46"><text:span text:style-name="T18">jest pełnoletnia,</text:span></text:p>
        </text:list-item>
        <text:list-item>
          <text:p text:style-name="P46"><text:span text:style-name="T18">nie jest członkiem mojej rodziny w rozumieniu części IV ust. 5 Programu,</text:span></text:p>
        </text:list-item>
        <text:list-item>
          <text:p text:style-name="P46"><text:span text:style-name="T18">nie jest moim opiekunem prawnym,</text:span></text:p>
        </text:list-item>
        <text:list-item>
          <text:p text:style-name="P46"><text:span text:style-name="T18">nie jest moim kuratorem,</text:span></text:p>
        </text:list-item>
        <text:list-item>
          <text:p text:style-name="P46"><text:span text:style-name="T18">nie jest osobą sprawującą nade mną rodzinną pieczę zastępczą (rodzicem zastępczym albo osobą prowadzącą rodzinny dom dziecka),</text:span></text:p>
        </text:list-item>
        <text:list-item>
          <text:p text:style-name="P46"><text:span text:style-name="T18">nie jest osobą faktycznie ze mną zamieszkującą,</text:span></text:p>
        </text:list-item>
        <text:list-item>
          <text:p text:style-name="P46"><text:span text:style-name="T18">nie jest uczestnikiem programów Ministra finansowanych ze środków Funduszu Solidarnościowego dotyczących usług asystencji osobistej lub opieki wytchnieniowej,</text:span></text:p>
        </text:list-item>
        <text:list-item>
          <text:p text:style-name="P46"><text:soft-page-break/><text:span text:style-name="T18">jest przygotowana do świadczenia dla mnie usług asystencji osobistej oraz mam świadomość, że wskazana osoba nie musi spełniać warunków, </text:span><text:bookmark-start text:name="Bookmark10"/><text:span text:style-name="T18">o których mowa w części IV ust. 4 pkt 1 lit. a i b Programu.</text:span><text:bookmark-end text:name="Bookmark10"/></text:p>
        </text:list-item>
      </text:list>
      <text:list xml:id="list31600268" text:continue-list="list31592492" text:style-name="WWNum4">
        <text:list-item>
          <text:p text:style-name="P39"><text:span text:style-name="T8">W przypadku udzielenia odpowiedzi twierdzącej w części V ust. 1 pkt 3 albo 4 niniejszej Karty zgłoszenia </text:span><text:span text:style-name="T18">do Programu oświadczam, że zobowiązuję się do dostarczenia dokumentu/dokumentów potwierdzających spełnienie warunków określonych w tych punktach</text:span><text:span text:style-name="T8">.</text:span></text:p>
        </text:list-item>
        <text:list-item>
          <text:p text:style-name="P39"><text:span text:style-name="T18">W przypadku, gdy w bieżącym roku kalendarzowym korzystam(łem/łam)/będę korzystał(a) z usług asystencji osobistej </text:span><text:bookmark-start text:name="Bookmark11"/><text:span text:style-name="T18">finansowanych ze środków Funduszu Solidarnościowego u innych realizatorów Programu lub w ramach innych programów Ministra dotyczących usług asystencji osobistej</text:span><text:bookmark-end text:name="Bookmark11"/><text:span text:style-name="T18">, niniejszym upoważniam …………………………..………………………………………………………………………………………………………. (</text:span><text:span text:style-name="T27">nazwa</text:span><text:span text:style-name="T18"> </text:span><text:span text:style-name="T27">podmiotu, któremu przedkładana jest niniejsza Karta zgłoszenia do Programu</text:span><text:span text:style-name="T18">) do potwierdzenia informacji, </text:span><text:bookmark-start text:name="Bookmark12"/><text:span text:style-name="T18">o których mowa w części IV ust. 6, 7 i 8 niniejszej Karty, </text:span><text:bookmark-end text:name="Bookmark12"/><text:span text:style-name="T18">u realizatora Programu, przez którego usługi te są/były/będą dla mnie realizowane.</text:span></text:p>
        </text:list-item>
        <text:list-item>
          <text:p text:style-name="P31"><text:span text:style-name="T18">Zobowiązuję się do niezwłocznego poinformowania podmiotu określonego w ust. 7, o każdej zmianie dotyczącej korzystania przeze mnie z usług asystencji osobistej finansowanych ze środków Funduszu Solidarnościowego u innych realizatorów Programu lub w ramach innych programów Ministra dotyczących usług asystencji osobistej, mającej wpływ na ustalenie liczby przysługujących mi godzin usług lub możliwość nakładania się godzin ich realizacji. Przyjmuję do wiadomości, że podmiot określony w ust. 7, ma prawo do wezwania mnie w każdym czasie do potwierdzenia informacji o korzystaniu </text:span><text:bookmark-start text:name="Bookmark13"/><text:span text:style-name="T18">przeze mnie z usług asystencji osobistej finansowanych</text:span><text:bookmark-end text:name="Bookmark13"/><text:span text:style-name="T18"> ze środków Funduszu Solidarnościowego u innych realizatorów Programu lub w ramach innych programów Ministra dotyczących usług asystencji osobistej.</text:span></text:p>
        </text:list-item>
        <text:list-item>
          <text:p text:style-name="P31"><text:span text:style-name="T18">Oświadczam, że wszystkie informacje podane w niniejszej Karcie zgłoszenia do Programu oraz przekazane w trakcie realizacji Programu są zgodne ze stanem faktycznym. Jestem świadomy(a), że podanie nieprawdziwych informacji lub zatajenie informacji mających wpływ na przyznanie lub realizację usług asystencji osobistej, w szczególności dotyczących korzystania przeze mnie z usług asystencji osobistej u innych realizatorów Programu lub w ramach innych programów Ministra dotyczących usług asystencji osobistej lub nakładania się godzin wsparcia, może skutkować utratą prawa do udziału w Programie, wstrzymaniem realizacji usług asystencji osobistej, obowiązkiem zwrotu środków związanych z nienależnie uzyskanym wsparciem, a w przypadku podejrzenia naruszenia przepisów prawa – zgłoszeniem sprawy do właściwych organów. </text:span></text:p>
        </text:list-item>
      </text:list>
      <text:p text:style-name="P14"><text:span text:style-name="T18">Miejscowość ……………………………………..., data ………………………..</text:span></text:p>
      <text:p text:style-name="P16"><text:bookmark-start text:name="Bookmark14"/><text:span text:style-name="T18">..……………………………………………………………………………………………..</text:span></text:p>
      <text:p text:style-name="P13"><text:span text:style-name="T18">(</text:span><text:span text:style-name="T27">Podpis uczestnika Programu/opiekuna prawnego</text:span><text:span text:style-name="T18">) </text:span></text:p>
      <text:p text:style-name="P3"><text:bookmark-end text:name="Bookmark14"/><text:span text:style-name="T18">Potwierdzam przyjęcie karty zgłoszenia do Programu:</text:span></text:p>
      <text:p text:style-name="P15"><text:soft-page-break/><text:span text:style-name="T18">…………………………………………………………………………………………………………………………………………………………………………………..</text:span></text:p>
      <text:p text:style-name="P17"><text:span text:style-name="T18">(</text:span><text:span text:style-name="T27">Podpis osoby przyjmującej zgłoszenie wraz z oznaczeniem realizatora Programu, data</text:span><text:span text:style-name="T18">)</text:span></text:p>
      <text:p text:style-name="P3"><text:span text:style-name="T18">*Do Karty zgłoszenia do Programu „Asystent osobisty osoby z niepełnosprawnością” dla Jednostek Samorządu Terytorialnego - edycja 2027 należy dołączyć kopię aktualnego orzeczenia o znacznym lub umiarkowanym stopniu niepełnosprawności albo orzeczenia równoważnego do wyżej wymienionych. W przypadku dzieci od ukończenia 2. roku życia do ukończenia 16. roku życia wymagane jest dołączenie kopii aktualnego orzeczenia o niepełnosprawności zawierającego łącznie wskazania określone w pkt 7 i 8, tj. konieczność stałej lub długotrwałej opieki lub pomocy innej osoby w związku ze znacznie ograniczoną możliwością samodzielnej egzystencji oraz konieczność</text:span></text:p>
      <text:p text:style-name="P3"><text:span text:style-name="T18"><text:s/>stałego współudziału na co dzień opiekuna dziecka w procesie jego leczenia, rehabilitacji i edukacji.</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Calibri" svg:font-family="Calibri" style:font-family-generic="roman" style:font-pitch="variable"/>
    <style:font-face style:name="Segoe UI" svg:font-family="'Segoe UI'" style:font-family-generic="roman" style:font-pitch="variable"/>
    <style:font-face style:name="Segoe UI Symbol" svg:font-family="'Segoe UI 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Lucida Sans" svg:font-family="'Lucida Sans'" style:font-family-generic="system" style:font-pitch="variable"/>
    <style:font-face style:name="MS Gothic" svg:font-family="'MS Gothic'"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egoe UI Symbol1" svg:font-family="'Segoe UI Symbo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pl" fo:country="PL"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51cm" style:writing-mode="page"/>
      <style:text-properties style:use-window-font-color="true" style:font-name="Calibri" fo:font-size="11pt" fo:language="pl" fo:country="PL"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Default" style:family="paragraph" style:default-outline-level="" style:list-style-name="">
      <style:paragraph-properties fo:margin-top="0cm" fo:margin-bottom="0cm" fo:line-height="100%" fo:orphans="2" fo:widows="2" style:writing-mode="lr-tb"/>
      <style:text-properties fo:color="#000000" style:font-name="Times New Roman" fo:font-size="12pt" style:font-size-asian="12pt" style:font-name-complex="Times New Roman1" style:font-size-complex="12pt"/>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001cm" style:type="center"/>
          <style:tab-stop style:position="16.002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001cm" style:type="center"/>
          <style:tab-stop style:position="16.002cm" style:type="right"/>
        </style:tab-stops>
      </style:paragraph-properties>
    </style:style>
    <style:style style:name="Balloon_20_Text" style:display-name="Balloon Text" style:family="paragraph" style:parent-style-name="Standard" style:default-outline-level="" style:list-style-name="">
      <style:paragraph-properties fo:margin-top="0cm" fo:margin-bottom="0cm" fo:line-height="100%"/>
      <style:text-properties style:font-name="Segoe UI" fo:font-size="9pt" style:font-size-asian="9pt" style:font-name-complex="Segoe UI1" style:font-size-complex="9pt"/>
    </style:style>
    <style:style style:name="annotation_20_text" style:display-name="annotation text" style:family="paragraph" style:parent-style-name="Standard" style:default-outline-level="" style:list-style-name="">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footnote_20_text" style:display-name="footnote text" style:family="paragraph" style:parent-style-name="Standard" style:default-outline-level="" style:list-style-name="">
      <style:paragraph-properties fo:margin-top="0cm" fo:margin-bottom="0cm" fo:line-height="100%"/>
      <style:text-properties fo:font-size="10pt" style:font-size-asian="10pt" style:font-size-complex="10pt"/>
    </style:style>
    <style:style style:name="Revision" style:family="paragraph" style:default-outline-level="" style:list-style-name="">
      <style:paragraph-properties fo:margin-top="0cm" fo:margin-bottom="0cm" fo:line-height="100%" fo:orphans="2" fo:widows="2" style:writing-mode="lr-tb"/>
      <style:text-properties style:use-window-font-color="true"/>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efault_20_Paragraph_20_Font" style:display-name="Default Paragraph Font" style:family="text"/>
    <style:style style:name="Nagłówek_20_Znak" style:display-name="Nagłówek Znak" style:family="text" style:parent-style-name="Default_20_Paragraph_20_Font"/>
    <style:style style:name="Stopka_20_Znak" style:display-name="Stopka Znak" style:family="text" style:parent-style-name="Default_20_Paragraph_20_Font"/>
    <style:style style:name="Placeholder_20_Text" style:display-name="Placeholder Text" style:family="text" style:parent-style-name="Default_20_Paragraph_20_Font">
      <style:text-properties fo:color="#808080"/>
    </style:style>
    <style:style style:name="Tekst_20_dymka_20_Znak" style:display-name="Tekst dymka Znak" style:family="text" style:parent-style-name="Default_20_Paragraph_20_Font">
      <style:text-properties style:font-name="Segoe UI" fo:font-size="9pt" style:font-size-asian="9pt" style:font-name-complex="Segoe UI1" style:font-size-complex="9pt"/>
    </style:style>
    <style:style style:name="annotation_20_reference" style:display-name="annotation reference" style:family="text" style:parent-style-name="Default_20_Paragraph_20_Font">
      <style:text-properties fo:font-size="8pt" style:font-size-asian="8pt" style:font-size-complex="8pt"/>
    </style:style>
    <style:style style:name="Tekst_20_komentarza_20_Znak" style:display-name="Tekst komentarza Znak" style:family="text" style:parent-style-name="Default_20_Paragraph_20_Font">
      <style:text-properties fo:font-size="10pt" style:font-size-asian="10pt" style:font-size-complex="10pt"/>
    </style:style>
    <style:style style:name="Temat_20_komentarza_20_Znak" style:display-name="Temat komentarza Znak" style:family="text" style:parent-style-name="Tekst_20_komentarza_20_Znak">
      <style:text-properties fo:font-size="10pt" fo:font-weight="bold" style:font-size-asian="10pt" style:font-weight-asian="bold" style:font-size-complex="10pt" style:font-weight-complex="bold"/>
    </style:style>
    <style:style style:name="footnote_20_reference" style:display-name="footnote reference" style:family="text" style:parent-style-name="Default_20_Paragraph_20_Font">
      <style:text-properties style:text-position="super 58%"/>
    </style:style>
    <style:style style:name="Tekst_20_przypisu_20_dolnego_20_Znak" style:display-name="Tekst przypisu dolnego Znak" style:family="text" style:parent-style-name="Default_20_Paragraph_20_Font">
      <style:text-properties fo:font-size="10pt" style:font-size-asian="10pt" style:font-size-complex="10pt"/>
    </style:style>
    <style:style style:name="ListLabel_20_1" style:display-name="ListLabel 1" style:family="text">
      <style:text-properties style:font-name-complex="Times New Roman1"/>
    </style:style>
    <style:style style:name="ListLabel_20_2" style:display-name="ListLabel 2" style:family="text">
      <style:text-properties style:font-name-complex="Courier New"/>
    </style:style>
    <style:style style:name="ListLabel_20_3" style:display-name="ListLabel 3" style:family="text">
      <style:text-properties fo:font-weight="normal" style:font-weight-asian="normal"/>
    </style:style>
    <style:style style:name="ListLabel_20_4" style:display-name="ListLabel 4" style:family="text">
      <style:text-properties fo:color="#00000a" style:font-name-complex="Calibri1"/>
    </style:style>
    <style:style style:name="ListLabel_20_5" style:display-name="ListLabel 5" style:family="text">
      <style:text-properties fo:font-weight="normal" style:font-weight-asian="normal" style:font-name-complex="Times New Roman1"/>
    </style:style>
    <style:style style:name="ListLabel_20_6" style:display-name="ListLabel 6" style:family="text">
      <style:text-properties fo:font-weight="normal" style:font-weight-asian="normal" style:font-name-complex="Calibri1" style:font-weight-complex="bold"/>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ny" style:font-family-generic="roman" style:font-pitch="variable" style:font-charset="x-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3"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4"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text:style-name="ListLabel_20_5" style:num-suffix=")" style:num-format="a" text:display-levels="2">
        <style:list-level-properties text:list-level-position-and-space-mode="label-alignment">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a">
        <style:list-level-properties text:list-level-position-and-space-mode="label-alignment">
          <style:list-level-label-alignment text:label-followed-by="listtab" fo:text-indent="-0.995cm" fo:margin-left="2.496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741cm" fo:margin-left="1.376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6"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27cm" fo:margin-bottom="1.249cm" fo:margin-left="1.27cm" fo:margin-right="1.27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101cm" fo:margin-left="0cm" fo:margin-right="0cm" fo:margin-top="0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footer>
        <text:p text:style-name="Footer"><text:page-number text:select-page="current">8</text:page-number></text:p>
      </style:footer>
    </style:master-page>
    <style:master-page style:name="Converted1" style:page-layout-name="Mpm2"/>
    <style:master-page style:name="Converted2" style:page-layout-name="Mpm2"/>
    <style:master-page style:name="Converted3" style:page-layout-name="Mpm2"/>
    <style:master-page style:name="Converted4"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Karta zgłoszenia do Programu</dc:title>
    <meta:initial-creator>Anna Kuczyńska;Elżbieta Cieślak</meta:initial-creator>
    <meta:editing-cycles>11</meta:editing-cycles>
    <meta:creation-date>2026-08-18T13:07:00</meta:creation-date>
    <dc:date>2026-09-08T11:33:05.91</dc:date>
    <meta:editing-duration>PT2M3S</meta:editing-duration>
    <meta:generator>OpenOffice/4.1.14$Win32 OpenOffice.org_project/4114m1$Build-9811</meta:generator>
    <meta:document-statistic meta:table-count="0" meta:image-count="0" meta:object-count="0" meta:page-count="8" meta:paragraph-count="144" meta:word-count="1989" meta:character-count="1780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